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D10000019C9DA27B0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4pt" officeooo:rsid="0008952c" officeooo:paragraph-rsid="0008952c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5pt" officeooo:rsid="0008952c" officeooo:paragraph-rsid="0008952c" style:font-size-asian="15pt" style:font-size-complex="15pt"/>
    </style:style>
    <style:style style:name="P3" style:family="paragraph" style:parent-style-name="Standard">
      <style:paragraph-properties fo:text-align="center" style:justify-single-word="false"/>
      <style:text-properties style:font-name="Calibri" fo:font-size="15pt" fo:font-weight="bold" officeooo:rsid="0008f6f0" officeooo:paragraph-rsid="0008f6f0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Calibri" officeooo:rsid="0008952c" officeooo:paragraph-rsid="0008952c"/>
    </style:style>
    <style:style style:name="P5" style:family="paragraph" style:parent-style-name="Standard">
      <style:paragraph-properties fo:text-align="start" style:justify-single-word="false"/>
      <style:text-properties style:font-name="Calibri" fo:font-size="12pt" fo:font-weight="bold" officeooo:rsid="0008952c" officeooo:paragraph-rsid="0008952c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Calibri" fo:font-size="12pt" officeooo:rsid="0008952c" officeooo:paragraph-rsid="0008952c" style:font-size-asian="12pt" style:font-size-complex="12pt"/>
    </style:style>
    <style:style style:name="P7" style:family="paragraph" style:parent-style-name="Standard">
      <style:paragraph-properties fo:text-align="start" style:justify-single-word="false"/>
      <style:text-properties style:font-name="Calibri" fo:font-size="12pt" officeooo:rsid="0008e34a" officeooo:paragraph-rsid="0008e34a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8f6f0"/>
    </style:style>
    <style:style style:name="fr1" style:family="graphic" style:parent-style-name="Graphics">
      <style:graphic-properties style:run-through="foreground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ákladní škola a Mateřská škola Drozdov</text:p>
      <text:p text:style-name="P1">Drozdov 106, 267 61 Cerhovice</text:p>
      <text:p text:style-name="P2"><text:span text:style-name="T1">REŽIM ŠKOLNÍ DRUŽINY</text:span></text:p>
      <text:p text:style-name="P3">2026/2027</text:p>
      <text:p text:style-name="P4"/>
      <text:p text:style-name="P4"/>
      <text:p text:style-name="P5">PŘED VYUČOVÁNÍM</text:p>
      <text:p text:style-name="P5"/>
      <text:p text:style-name="P6">6:30 – 7:40</text:p>
      <text:p text:style-name="P6">- hry dle výběru dětí. Mají možnost spontánních aktivit s podmínkou dodržení klidového režimu.</text:p>
      <text:p text:style-name="P6">Možnost tvořit, hrát společenské a stolní hry, připravovat se do vyučování </text:p>
      <text:p text:style-name="P6"/>
      <text:p text:style-name="P6"/>
      <text:p text:style-name="P5">PO VYUČOVÁNÍ</text:p>
      <text:p text:style-name="P6"/>
      <text:p text:style-name="P6">11:45 – 12:15 <text:s text:c="3"/>Příprava na oběd, oběd, upevňování stravovacích a hygienických návyků</text:p>
      <text:p text:style-name="P6"/>
      <text:p text:style-name="P6">12:15 – 13:<text:span text:style-name="T2">0</text:span>0 <text:s text:c="3"/>Odpočinek – četba pohádek, audio pohádky, sledování pohádek</text:p>
      <text:p text:style-name="P6"/>
      <text:p text:style-name="P6">1<text:span text:style-name="T2">3:00</text:span> – 14:00 <text:s text:c="3"/>Zájmové činnosti řízené i spontánní. Umožňují seberealizaci, posilování tvůrčích, sportovních a sluchových schopností,</text:p>
      <text:p text:style-name="P6"/>
      <text:p text:style-name="P6">14:00 - 14:<text:span text:style-name="T2">30</text:span> <text:s text:c="3"/>Příprava na svačinu, svačina</text:p>
      <text:p text:style-name="P6"/>
      <text:p text:style-name="P6">14:<text:span text:style-name="T2">30</text:span> – 15:00 <text:s text:c="3"/>Rekreační činnosti. Probíhají převážně venku, v prostorách školy, či po území obce. </text:p>
      <text:p text:style-name="P6">Jedná se o aktivní odpočinek, slouží k regenaraci. Zařazují se sportovní hry přizpůsobené počasí, tematické procházky..</text:p>
      <text:p text:style-name="P6"/>
      <text:p text:style-name="P6">15:00 – 16:00 <text:s text:c="3"/>odpočinkové činnosti, příprava na vyučování, odchody žáků</text:p>
      <text:p text:style-name="P6">Spontánní činnosti dle výběru dětí, mají klidnou a nenáročnou formu</text:p>
      <text:p text:style-name="P6"/>
      <text:p text:style-name="P6"/>
      <text:p text:style-name="P6">Časové rozvržení jednotlivých aktivit se řídí dle momentální situace a schopnosti dětí. Podporuje zdravý tělesný, duševní a sociální vývoj.</text:p>
      <text:p text:style-name="P6"><draw:frame draw:style-name="fr1" draw:name="Obrázek1" text:anchor-type="char" svg:x="2.842cm" svg:y="0.258cm" svg:width="11.097cm" svg:height="6.339cm" draw:z-index="0"><draw:image xlink:href="Pictures/10000001000002D10000019C9DA27B04.png" xlink:type="simple" xlink:show="embed" xlink:actuate="onLoad" draw:mime-type="image/png"/></draw:frame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><text:s text:c="2"/>Ředitelka ZŠ <text:s text:c="122"/>Vychovatelka ŠD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13:03:02.372000000</meta:creation-date>
    <dc:date>2026-09-02T11:14:19.398029400</dc:date>
    <meta:editing-duration>PT28M15S</meta:editing-duration>
    <meta:editing-cycles>3</meta:editing-cycles>
    <meta:generator>LibreOffice/25.2.7.2$Windows_X86_64 LibreOffice_project/5cbfd1ab6520636bb5f7b99185aa69bd7456825d</meta:generator>
    <meta:document-statistic meta:table-count="0" meta:image-count="1" meta:object-count="0" meta:page-count="1" meta:paragraph-count="19" meta:word-count="160" meta:character-count="1298" meta:non-whitespace-character-count="1006"/>
  </office:meta>
</office:document-meta>
</file>