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fo:text-align="center" style:justify-single-word="false"/>
    </style:style>
    <style:style style:name="P2" style:family="paragraph" style:parent-style-name="Text_20_body">
      <style:text-properties officeooo:paragraph-rsid="0019bc6e"/>
    </style:style>
    <style:style style:name="P3" style:family="paragraph" style:parent-style-name="Text_20_body" style:list-style-name="L1">
      <style:text-properties fo:font-weight="bold" style:font-weight-asian="bold" style:font-weight-complex="bold"/>
    </style:style>
    <style:style style:name="P4" style:family="paragraph" style:parent-style-name="Text_20_body" style:list-style-name="L1"/>
    <style:style style:name="P5" style:family="paragraph" style:parent-style-name="Heading_20_2">
      <style:text-properties officeooo:paragraph-rsid="0019bc6e"/>
    </style:style>
    <style:style style:name="T1" style:family="text">
      <style:text-properties officeooo:rsid="001a08c5"/>
    </style:style>
    <style:style style:name="T2" style:family="text">
      <style:text-properties officeooo:rsid="0019bc6e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ORGANIZAČNÍ PRAVIDLA ŠKOLNÍ DRUŽINY</text:h>
      <text:h text:style-name="Heading_20_3" text:outline-level="3">Vyzvedávání dětí a změny odchodů</text:h>
      <text:p text:style-name="Text_20_body"><text:span text:style-name="Strong_20_Emphasis">Základní </text:span><text:span text:style-name="Strong_20_Emphasis"><text:span text:style-name="T1">a Mateřská </text:span></text:span><text:span text:style-name="Strong_20_Emphasis">škola Drozdov – školní družina</text:span></text:p>
      <text:p text:style-name="Text_20_body">Z důvodu zajištění bezpečného a nerušeného průběhu činnosti školní družiny jsou stanoveny tyto časy pro vyzvedávání dětí:</text:p>
      <text:p text:style-name="Text_20_body"><text:span text:style-name="Strong_20_Emphasis">12:00–13:00 hodin</text:span><text:line-break/><text:span text:style-name="Strong_20_Emphasis">15:00–16:00 hodin</text:span></text:p>
      <text:p text:style-name="Text_20_body">V době <text:span text:style-name="Strong_20_Emphasis">13:00–15:00 hodin</text:span> probíhá nerušená činnost školní družiny, zejména <text:span text:style-name="Strong_20_Emphasis">organizovaná zájmová činnost, pobyt venku, vycházky, svačina a další společné aktivity</text:span>.</text:p>
      <text:p text:style-name="P2">V tomto čase <text:span text:style-name="Strong_20_Emphasis">ne</text:span><text:span text:style-name="Strong_20_Emphasis"><text:span text:style-name="T2">ní možné</text:span></text:span><text:span text:style-name="Strong_20_Emphasis"> vyzvedávání dětí ani jejich odchod na kroužky mimo ZŠ</text:span>. </text:p>
      <text:p text:style-name="P2">Výjimkou jsou pouze <text:span text:style-name="Strong_20_Emphasis">mimořádné a naléhavé situace</text:span>, zejména návštěva lékaře, po předchozí dohodě s vychovatelkou.</text:p>
      <text:h text:style-name="Heading_20_3" text:outline-level="3">Samostatný odchod dítěte</text:h>
      <text:p text:style-name="Text_20_body">Změnu času samostatného odchodu dítěte je možné oznámit <text:span text:style-name="Strong_20_Emphasis">výhradně prostřednictvím systému Škola Online</text:span>, a to <text:span text:style-name="Strong_20_Emphasis">z rodičovského profilu</text:span>.</text:p>
      <text:p text:style-name="Text_20_body">Zpráva musí obsahovat:</text:p>
      <text:list text:style-name="L1">
        <text:list-item>
          <text:p text:style-name="P3">jméno dítěte</text:p>
        </text:list-item>
        <text:list-item>
          <text:p text:style-name="P4"><text:span text:style-name="Strong_20_Emphasis">datum </text:span><text:span text:style-name="Strong_20_Emphasis"><text:span text:style-name="T2">a </text:span></text:span><text:span text:style-name="Strong_20_Emphasis">přesný čas odchodu</text:span></text:p>
        </text:list-item>
        <text:list-item>
          <text:p text:style-name="P4">případně <text:span text:style-name="Strong_20_Emphasis">důvod změny</text:span></text:p>
        </text:list-item>
      </text:list>
      <text:p text:style-name="Text_20_body">Zpráva bude akceptována pouze v případě, že bude zaslána <text:span text:style-name="Strong_20_Emphasis">nejpozději do 11:00 hodin daného dne</text:span>.</text:p>
      <text:p text:style-name="Text_20_body">I při oznámení změny času odchodu zůstává zachován <text:span text:style-name="Strong_20_Emphasis">čas určený pro nerušenou činnost školní družiny od 13:00 do 15:00 hodin</text:span>. </text:p>
      <text:p text:style-name="Text_20_body"/>
      <text:p text:style-name="Text_20_body"/>
      <text:h text:style-name="Heading_20_2" text:outline-level="2"/>
      <text:h text:style-name="Heading_20_2" text:outline-level="2"/>
      <text:p text:style-name="Text_20_body"/>
      <text:h text:style-name="P5" text:outline-level="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1" style:font-family-complex="'Lucida Sans'" style:font-family-generic-complex="system" style:font-pitch-complex="variable" style:font-size-complex="18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1T11:54:34.746653200</meta:creation-date>
    <dc:date>2026-09-02T11:12:02.155904000</dc:date>
    <meta:editing-duration>PT10M42S</meta:editing-duration>
    <meta:editing-cycles>3</meta:editing-cycles>
    <meta:generator>LibreOffice/25.2.7.2$Windows_X86_64 LibreOffice_project/5cbfd1ab6520636bb5f7b99185aa69bd7456825d</meta:generator>
    <meta:print-date>2026-09-01T12:11:34.547916300</meta:print-date>
    <meta:document-statistic meta:table-count="0" meta:image-count="0" meta:object-count="0" meta:page-count="1" meta:paragraph-count="16" meta:word-count="162" meta:character-count="1080" meta:non-whitespace-character-count="937"/>
  </office:meta>
</office:document-meta>
</file>